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1c2156aa211a12a06f26e4909fe3c9.png"/>
  <manifest:file-entry manifest:media-type="image/svg+xml" manifest:full-path="Pictures/08816ac2022536e20fc02cd6c6ad6098.svg"/>
  <manifest:file-entry manifest:media-type="image/svg+xml" manifest:full-path="Pictures/76fd68252b3102abc44a88a06da3515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851c2156aa211a12a06f26e4909fe3c9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ww.eps2013-wiki2.dee.isep.ipp.pt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ww.eps2013-wiki2.dee.isep.ipp.pt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08816ac2022536e20fc02cd6c6ad6098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08816ac2022536e20fc02cd6c6ad6098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08816ac2022536e20fc02cd6c6ad6098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08816ac2022536e20fc02cd6c6ad6098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08816ac2022536e20fc02cd6c6ad6098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76fd68252b3102abc44a88a06da3515c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2::18:02</meta:creation-date>
    <dc:creator>Generated</dc:creator>
    <dc:date>2026-09-05T22::18:02</dc:date>
    <dc:language>en-US</dc:language>
    <meta:editing-cycles>1</meta:editing-cycles>
    <meta:editing-duration>PT0S</meta:editing-duration>
    <dc:title>wiki:dokuwiki</dc:title>
  </office:meta>
</office:document-meta>
</file>